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главы-управы-района-северный-с-населением-15.01.2014-часть-2"/>Встреча главы управы района Северный с населением 15.01.2014 часть 2<text:bookmark-end text:name="встреча-главы-управы-района-северный-с-населением-15.01.2014-часть-2"/></text:h>
      <text:p text:style-name="First_20_paragraph">01.01.1970</text:p>
      <text:p text:style-name="Text_20_body"><text:line-break/></text:p>
      <text:p text:style-name="Text_20_body">Адрес страницы: <text:a xlink:type="simple" xlink:href="http://severny.mos.ru/presscenter/mediagallery/37590/929469/" office:name=""><text:span text:style-name="Definition">http://severny.mos.ru/presscenter/mediagallery/37590/929469/</text:span></text:a></text:p>
      <text:p text:style-name="Text_20_body"><text:a xlink:type="simple" xlink:href="http://severny.mos.ru" office:name=""><text:span text:style-name="Definition">Управа района Север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22:38:21Z</meta:creation-date>
    <dc:date>2023-05-25T22:38:21Z</dc:date>
  </office:meta>
</office:document-meta>
</file>