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северном-провели-измерения-качества-воздуха"/>В Северном провели измерения качества воздуха<text:bookmark-end text:name="в-северном-провели-измерения-качества-воздуха"/></text:h>
      <text:p text:style-name="First_20_paragraph">21.08.2024</text:p>
      <text:p text:style-name="Text_20_body">21.08.24. По заявкам жителей с 13 по 19 августа были проведены измерения качества воздуха в районе Северный. Об этом сообщили в пресс-службе Мосэкомониторинга.</text:p>
      <text:p text:style-name="Text_20_body"><text:line-break/></text:p>
      <text:p text:style-name="Text_20_body">Передвижные лаборатории обследовали 25 территории города, они взяли пробы на наличие вредных примесей.</text:p>
      <text:p text:style-name="Text_20_body"><text:line-break/></text:p>
      <text:p text:style-name="Text_20_body">— На каждой территории отбор проб проводился на нескольких точках — по адресам, откуда поступали жалобы жителей. Помимо автоматических измерений, на месте вручную отбираются пробы воздуха для последующего анализа по более 120 загрязняющим веществам, — рассказали в пресс-службе ведомства.</text:p>
      <text:p text:style-name="Text_20_body"><text:line-break/></text:p>
      <text:p text:style-name="Text_20_body">Результаты рейдов передвижных лабораторий и анализы проб публикуются на сайте Портала открытого Правительства Москвы по адресу <text:a xlink:type="simple" xlink:href="data.mos.ru." office:name=""><text:span text:style-name="Definition">data.mos.ru.</text:span></text:a></text:p>
      <text:p text:style-name="Text_20_body"><text:line-break/></text:p>
      <text:p text:style-name="Text_20_body"><text:line-break/></text:p>
      <text:p text:style-name="Text_20_body">Адрес страницы: <text:a xlink:type="simple" xlink:href="http://severny.mos.ru/presscenter/news/detail/12529280.html" office:name=""><text:span text:style-name="Definition">http://severny.mos.ru/presscenter/news/detail/12529280.html</text:span></text:a></text:p>
      <text:p text:style-name="Text_20_body"><text:a xlink:type="simple" xlink:href="http://severny.mos.ru" office:name=""><text:span text:style-name="Definition">Управа района Северны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9-07T09:25:01Z</meta:creation-date>
    <dc:date>2024-09-07T09:25:01Z</dc:date>
  </office:meta>
</office:document-meta>
</file>