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из-северного-узнают-всё-о-поступлении-в-предпрофессиональные-классы"/>Школьники из Северного узнают всё о поступлении в предпрофессиональные классы<text:bookmark-end text:name="школьники-из-северного-узнают-всё-о-поступлении-в-предпрофессиональные-классы"/></text:h>
      <text:p text:style-name="First_20_paragraph">14.05.2025</text:p>
      <text:p text:style-name="Text_20_body"><text:span text:style-name="T1">14.05.2025. В субботу, 17 мая в московских школах впервые пройдет день открытых дверей «Поступай в предпроф!». Девятиклассники и их родители смогут узнать о шести направлениях предпрофессиональных классов — от инженерных до медиаклассов, об условиях поступления и образовательном маршруте «школа — колледж — вуз — индустриальный партнер». Об этом сообщается на официальном сайте мэра и Правительства Москвы.</text:span></text:p>
      <text:p text:style-name="Text_20_body">«Чтобы посетить день открытых дверей, школьникам и родителям нужно выбрать площадку и зарегистрироваться на сайте проекта: <text:a xlink:type="simple" xlink:href="https://www.mgpu.ru/dod-predprof/." office:name=""><text:span text:style-name="Definition">https://www.mgpu.ru/dod-predprof/.</text:span></text:a> Участникам расскажут о программах обучения в предпрофессиональных классах и школах, где они открыты. Ребята услышат истории успешных выпускников, узнают, какие предметы будут изучать углубленно и чему научатся на спецкурсах, на каких предприятиях проходят экскурсии и какие профессии можно получить в колледже, не отрываясь от учебы в 10-м классе», — говорится в сообщении.</text:p>
      <text:p text:style-name="Text_20_body">Так, в медицинских классах проходят анатомию и физиологию, осваивают уход за пациентами и первую помощь. В инженерных — знакомятся с современными производственными технологиями, изучают техническое черчение и управление беспилотниками. В ИТ-классах учатся программировать, конфигурировать персональные компьютеры и безопасно работать в Сети. В медиаклассах погружаются в разные жанры журналистики и медиакоммуникаций, пробуют себя в фото-, видеосъемке или графическом дизайне, а в предпринимательских — разрабатывают собственные бизнес-проекты и учатся консультировать по банковским продуктам.</text:p>
      <text:p text:style-name="Text_20_body">Сегодня предпрофессиональные классы открыты в 70 процентах московских школ. Обучение в них сочетается с масштабной программой профориентации, которая помогает старшеклассникам выбрать будущую профессию, познакомиться с интересующей отраслью и подготовиться к поступлению в вуз по определенному направлению.</text:p>
      <text:p text:style-name="Text_20_body"><text:line-break/></text:p>
      <text:p text:style-name="Text_20_body">Адрес страницы: <text:a xlink:type="simple" xlink:href="http://severny.mos.ru/presscenter/news/detail/12965158.html" office:name=""><text:span text:style-name="Definition">http://severny.mos.ru/presscenter/news/detail/12965158.html</text:span></text:a></text:p>
      <text:p text:style-name="Text_20_body"><text:a xlink:type="simple" xlink:href="http://severny.mos.ru" office:name=""><text:span text:style-name="Definition">Управа района Север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05:12:58Z</meta:creation-date>
    <dc:date>2025-05-14T05:12:58Z</dc:date>
  </office:meta>
</office:document-meta>
</file>